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4A80000069421DF3633.jpg" manifest:media-type="image/jpeg"/>
  <manifest:file-entry manifest:full-path="Pictures/10000000000004A80000069410E84780.jpg" manifest:media-type="image/jpeg"/>
  <manifest:file-entry manifest:full-path="Pictures/10000000000004A800000694B39D18A1.jpg" manifest:media-type="image/jpeg"/>
  <manifest:file-entry manifest:full-path="Pictures/10000000000004A8000006944E04D1B5.jpg" manifest:media-type="image/jpeg"/>
  <manifest:file-entry manifest:full-path="Pictures/10000000000004A8000006942F18A807.jpg" manifest:media-type="image/jpeg"/>
  <manifest:file-entry manifest:full-path="Pictures/10000000000004A800000694B930AD18.jpg" manifest:media-type="image/jpeg"/>
  <manifest:file-entry manifest:full-path="Pictures/10000000000004A800000694093917B2.jpg" manifest:media-type="image/jpeg"/>
  <manifest:file-entry manifest:full-path="Pictures/10000000000004A8000006945F50DA05.jpg" manifest:media-type="image/jpeg"/>
  <manifest:file-entry manifest:full-path="Pictures/10000000000004A800000694C974CFC1.jpg" manifest:media-type="image/jpeg"/>
  <manifest:file-entry manifest:full-path="Pictures/10000000000004A800000694056B94CA.jpg" manifest:media-type="image/jpeg"/>
  <manifest:file-entry manifest:full-path="Pictures/10000000000004A8000006941A822BB2.jpg" manifest:media-type="image/jpeg"/>
  <manifest:file-entry manifest:full-path="Pictures/10000000000004A800000694B85DBAC3.jpg" manifest:media-type="image/jpeg"/>
  <manifest:file-entry manifest:full-path="Pictures/10000000000004A80000069428306E07.jpg" manifest:media-type="image/jpeg"/>
  <manifest:file-entry manifest:full-path="Pictures/10000000000004A800000694797CF86F.jpg" manifest:media-type="image/jpeg"/>
  <manifest:file-entry manifest:full-path="Pictures/10000000000004A800000694A70F7619.jpg" manifest:media-type="image/jpeg"/>
  <manifest:file-entry manifest:full-path="Pictures/10000000000004A8000006949B549F7B.jpg" manifest:media-type="image/jpeg"/>
  <manifest:file-entry manifest:full-path="Pictures/10000000000004A8000006949E0D7EAA.jpg" manifest:media-type="image/jpeg"/>
  <manifest:file-entry manifest:full-path="Pictures/10000000000004A800000694816DF4CD.jpg" manifest:media-type="image/jpeg"/>
  <manifest:file-entry manifest:full-path="Pictures/10000000000004A80000069402C5DD46.jpg" manifest:media-type="image/jpeg"/>
  <manifest:file-entry manifest:full-path="Pictures/10000000000004A80000069400CF457F.jpg" manifest:media-type="image/jpeg"/>
  <manifest:file-entry manifest:full-path="Pictures/10000000000004A80000069461C03143.jpg" manifest:media-type="image/jpeg"/>
  <manifest:file-entry manifest:full-path="Pictures/10000000000004A80000069428AF182F.jpg" manifest:media-type="image/jpeg"/>
  <manifest:file-entry manifest:full-path="Pictures/10000000000004A800000694FD58C427.jpg" manifest:media-type="image/jpeg"/>
  <manifest:file-entry manifest:full-path="Pictures/10000000000004A80000069492511CD5.jpg" manifest:media-type="image/jpeg"/>
  <manifest:file-entry manifest:full-path="Pictures/10000000000004A800000694FFE81D06.jpg" manifest:media-type="image/jpeg"/>
  <manifest:file-entry manifest:full-path="Pictures/10000000000004A800000694AF90DAEC.jpg" manifest:media-type="image/jpeg"/>
  <manifest:file-entry manifest:full-path="Pictures/10000000000004A800000694F2C352C9.jpg" manifest:media-type="image/jpeg"/>
  <manifest:file-entry manifest:full-path="Pictures/10000000000004A800000694C1CA7914.jpg" manifest:media-type="image/jpeg"/>
  <manifest:file-entry manifest:full-path="Pictures/10000000000004A8000006948DD23178.jpg" manifest:media-type="image/jpeg"/>
  <manifest:file-entry manifest:full-path="Pictures/10000000000004A800000694A34FBE37.jpg" manifest:media-type="image/jpeg"/>
  <manifest:file-entry manifest:full-path="Pictures/10000000000004A8000006947564E9E7.jpg" manifest:media-type="image/jpeg"/>
  <manifest:file-entry manifest:full-path="Pictures/10000000000004A80000069437D63543.jpg" manifest:media-type="image/jpeg"/>
  <manifest:file-entry manifest:full-path="Pictures/10000000000004A800000694FE69469A.jpg" manifest:media-type="image/jpeg"/>
  <manifest:file-entry manifest:full-path="Pictures/10000000000004A80000069460E66ECB.jpg" manifest:media-type="image/jpeg"/>
  <manifest:file-entry manifest:full-path="Pictures/10000000000004A800000694625A91FF.jpg" manifest:media-type="image/jpeg"/>
  <manifest:file-entry manifest:full-path="Pictures/10000000000004A8000006947CF2DAC5.jpg" manifest:media-type="image/jpeg"/>
  <manifest:file-entry manifest:full-path="Pictures/10000000000004A8000006943331465D.jpg" manifest:media-type="image/jpeg"/>
  <manifest:file-entry manifest:full-path="Pictures/10000000000004A800000694163409C4.jpg" manifest:media-type="image/jpeg"/>
  <manifest:file-entry manifest:full-path="Pictures/10000000000004A800000694FFD620A2.jpg" manifest:media-type="image/jpeg"/>
  <manifest:file-entry manifest:full-path="Pictures/10000000000004A8000006949F71CA6B.jpg" manifest:media-type="image/jpeg"/>
  <manifest:file-entry manifest:full-path="Pictures/10000000000004A800000694A34085DA.jpg" manifest:media-type="image/jpeg"/>
  <manifest:file-entry manifest:full-path="Pictures/10000000000004A8000006948C0A5E3F.jpg" manifest:media-type="image/jpeg"/>
  <manifest:file-entry manifest:full-path="Pictures/10000000000004A800000694C8719DFF.jpg" manifest:media-type="image/jpeg"/>
  <manifest:file-entry manifest:full-path="Pictures/10000000000004A800000694BF0524CD.jpg" manifest:media-type="image/jpeg"/>
  <manifest:file-entry manifest:full-path="Pictures/10000000000004A800000694CCA3508F.jpg" manifest:media-type="image/jpeg"/>
  <manifest:file-entry manifest:full-path="Pictures/10000000000004A800000694E4307D08.jpg" manifest:media-type="image/jpeg"/>
  <manifest:file-entry manifest:full-path="Pictures/10000000000004A80000069453804043.jpg" manifest:media-type="image/jpeg"/>
  <manifest:file-entry manifest:full-path="Pictures/10000000000004A80000069463613627.jpg" manifest:media-type="image/jpeg"/>
  <manifest:file-entry manifest:full-path="Pictures/10000000000004A800000694A223B166.jpg" manifest:media-type="image/jpeg"/>
  <manifest:file-entry manifest:full-path="Pictures/10000000000004A800000694F440389D.jpg" manifest:media-type="image/jpeg"/>
  <manifest:file-entry manifest:full-path="Pictures/10000000000004A80000069438D84F46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2181in" svg:height="11.6346in" draw:z-index="0"><draw:image xlink:href="Pictures/10000000000004A800000694FE69469A.jpg" xlink:type="simple" xlink:show="embed" xlink:actuate="onLoad" draw:mime-type="image/jpeg"/></draw:frame></text:p>
      <text:p text:style-name="P2"><draw:frame draw:style-name="fr2" draw:name="Picture 2" text:anchor-type="as-char" svg:width="8.2181in" svg:height="11.6346in" draw:z-index="0"><draw:image xlink:href="Pictures/10000000000004A800000694625A91FF.jpg" xlink:type="simple" xlink:show="embed" xlink:actuate="onLoad" draw:mime-type="image/jpeg"/></draw:frame></text:p>
      <text:p text:style-name="P2"><draw:frame draw:style-name="fr2" draw:name="Picture 3" text:anchor-type="as-char" svg:width="8.2181in" svg:height="11.6346in" draw:z-index="0"><draw:image xlink:href="Pictures/10000000000004A80000069400CF457F.jpg" xlink:type="simple" xlink:show="embed" xlink:actuate="onLoad" draw:mime-type="image/jpeg"/></draw:frame></text:p>
      <text:p text:style-name="P2"><draw:frame draw:style-name="fr2" draw:name="Picture 4" text:anchor-type="as-char" svg:width="8.2181in" svg:height="11.6346in" draw:z-index="0"><draw:image xlink:href="Pictures/10000000000004A8000006948DD23178.jpg" xlink:type="simple" xlink:show="embed" xlink:actuate="onLoad" draw:mime-type="image/jpeg"/></draw:frame></text:p>
      <text:p text:style-name="P2"><draw:frame draw:style-name="fr2" draw:name="Picture 5" text:anchor-type="as-char" svg:width="8.2181in" svg:height="11.6346in" draw:z-index="0"><draw:image xlink:href="Pictures/10000000000004A800000694A34FBE37.jpg" xlink:type="simple" xlink:show="embed" xlink:actuate="onLoad" draw:mime-type="image/jpeg"/></draw:frame></text:p>
      <text:p text:style-name="P2"><draw:frame draw:style-name="fr2" draw:name="Picture 6" text:anchor-type="as-char" svg:width="8.2181in" svg:height="11.6346in" draw:z-index="0"><draw:image xlink:href="Pictures/10000000000004A800000694AF90DAEC.jpg" xlink:type="simple" xlink:show="embed" xlink:actuate="onLoad" draw:mime-type="image/jpeg"/></draw:frame></text:p>
      <text:p text:style-name="P2"><draw:frame draw:style-name="fr2" draw:name="Picture 7" text:anchor-type="as-char" svg:width="8.2181in" svg:height="11.6346in" draw:z-index="0"><draw:image xlink:href="Pictures/10000000000004A800000694FFE81D06.jpg" xlink:type="simple" xlink:show="embed" xlink:actuate="onLoad" draw:mime-type="image/jpeg"/></draw:frame></text:p>
      <text:p text:style-name="P2"><draw:frame draw:style-name="fr2" draw:name="Picture 8" text:anchor-type="as-char" svg:width="8.2181in" svg:height="11.6346in" draw:z-index="0"><draw:image xlink:href="Pictures/10000000000004A8000006948C0A5E3F.jpg" xlink:type="simple" xlink:show="embed" xlink:actuate="onLoad" draw:mime-type="image/jpeg"/></draw:frame></text:p>
      <text:p text:style-name="P2"><draw:frame draw:style-name="fr2" draw:name="Picture 9" text:anchor-type="as-char" svg:width="8.2181in" svg:height="11.6346in" draw:z-index="0"><draw:image xlink:href="Pictures/10000000000004A80000069437D63543.jpg" xlink:type="simple" xlink:show="embed" xlink:actuate="onLoad" draw:mime-type="image/jpeg"/></draw:frame></text:p>
      <text:p text:style-name="P2"><draw:frame draw:style-name="fr2" draw:name="Picture 10" text:anchor-type="as-char" svg:width="8.2181in" svg:height="11.6346in" draw:z-index="0"><draw:image xlink:href="Pictures/10000000000004A80000069402C5DD46.jpg" xlink:type="simple" xlink:show="embed" xlink:actuate="onLoad" draw:mime-type="image/jpeg"/></draw:frame></text:p>
      <text:p text:style-name="P2"><draw:frame draw:style-name="fr2" draw:name="Picture 11" text:anchor-type="as-char" svg:width="8.2181in" svg:height="11.6346in" draw:z-index="0"><draw:image xlink:href="Pictures/10000000000004A80000069463613627.jpg" xlink:type="simple" xlink:show="embed" xlink:actuate="onLoad" draw:mime-type="image/jpeg"/></draw:frame></text:p>
      <text:p text:style-name="P2"><draw:frame draw:style-name="fr2" draw:name="Picture 12" text:anchor-type="as-char" svg:width="8.2181in" svg:height="11.6346in" draw:z-index="0"><draw:image xlink:href="Pictures/10000000000004A8000006949E0D7EAA.jpg" xlink:type="simple" xlink:show="embed" xlink:actuate="onLoad" draw:mime-type="image/jpeg"/></draw:frame></text:p>
      <text:p text:style-name="P2"><draw:frame draw:style-name="fr2" draw:name="Picture 13" text:anchor-type="as-char" svg:width="8.2181in" svg:height="11.6346in" draw:z-index="0"><draw:image xlink:href="Pictures/10000000000004A8000006943331465D.jpg" xlink:type="simple" xlink:show="embed" xlink:actuate="onLoad" draw:mime-type="image/jpeg"/></draw:frame></text:p>
      <text:p text:style-name="P2"><draw:frame draw:style-name="fr2" draw:name="Picture 14" text:anchor-type="as-char" svg:width="8.2181in" svg:height="11.6346in" draw:z-index="0"><draw:image xlink:href="Pictures/10000000000004A800000694C1CA7914.jpg" xlink:type="simple" xlink:show="embed" xlink:actuate="onLoad" draw:mime-type="image/jpeg"/></draw:frame></text:p>
      <text:p text:style-name="P2"><draw:frame draw:style-name="fr2" draw:name="Picture 15" text:anchor-type="as-char" svg:width="8.2181in" svg:height="11.6346in" draw:z-index="0"><draw:image xlink:href="Pictures/10000000000004A8000006949F71CA6B.jpg" xlink:type="simple" xlink:show="embed" xlink:actuate="onLoad" draw:mime-type="image/jpeg"/></draw:frame></text:p>
      <text:p text:style-name="P2"><draw:frame draw:style-name="fr2" draw:name="Picture 16" text:anchor-type="as-char" svg:width="8.2181in" svg:height="11.6346in" draw:z-index="0"><draw:image xlink:href="Pictures/10000000000004A80000069428AF182F.jpg" xlink:type="simple" xlink:show="embed" xlink:actuate="onLoad" draw:mime-type="image/jpeg"/></draw:frame></text:p>
      <text:p text:style-name="P2"><draw:frame draw:style-name="fr2" draw:name="Picture 17" text:anchor-type="as-char" svg:width="8.2181in" svg:height="11.6346in" draw:z-index="0"><draw:image xlink:href="Pictures/10000000000004A8000006947CF2DAC5.jpg" xlink:type="simple" xlink:show="embed" xlink:actuate="onLoad" draw:mime-type="image/jpeg"/></draw:frame></text:p>
      <text:p text:style-name="P2"><draw:frame draw:style-name="fr2" draw:name="Picture 18" text:anchor-type="as-char" svg:width="8.2181in" svg:height="11.6346in" draw:z-index="0"><draw:image xlink:href="Pictures/10000000000004A800000694FD58C427.jpg" xlink:type="simple" xlink:show="embed" xlink:actuate="onLoad" draw:mime-type="image/jpeg"/></draw:frame></text:p>
      <text:p text:style-name="P2"><draw:frame draw:style-name="fr2" draw:name="Picture 19" text:anchor-type="as-char" svg:width="8.2181in" svg:height="11.6346in" draw:z-index="0"><draw:image xlink:href="Pictures/10000000000004A800000694163409C4.jpg" xlink:type="simple" xlink:show="embed" xlink:actuate="onLoad" draw:mime-type="image/jpeg"/></draw:frame></text:p>
      <text:p text:style-name="P2"><draw:frame draw:style-name="fr2" draw:name="Picture 20" text:anchor-type="as-char" svg:width="8.2181in" svg:height="11.6346in" draw:z-index="0"><draw:image xlink:href="Pictures/10000000000004A800000694A34085DA.jpg" xlink:type="simple" xlink:show="embed" xlink:actuate="onLoad" draw:mime-type="image/jpeg"/></draw:frame></text:p>
      <text:p text:style-name="P2"><draw:frame draw:style-name="fr2" draw:name="Picture 21" text:anchor-type="as-char" svg:width="8.2181in" svg:height="11.6346in" draw:z-index="0"><draw:image xlink:href="Pictures/10000000000004A8000006947564E9E7.jpg" xlink:type="simple" xlink:show="embed" xlink:actuate="onLoad" draw:mime-type="image/jpeg"/></draw:frame></text:p>
      <text:p text:style-name="P2"><draw:frame draw:style-name="fr2" draw:name="Picture 22" text:anchor-type="as-char" svg:width="8.2181in" svg:height="11.6346in" draw:z-index="0"><draw:image xlink:href="Pictures/10000000000004A80000069461C03143.jpg" xlink:type="simple" xlink:show="embed" xlink:actuate="onLoad" draw:mime-type="image/jpeg"/></draw:frame></text:p>
      <text:p text:style-name="P2"><draw:frame draw:style-name="fr2" draw:name="Picture 23" text:anchor-type="as-char" svg:width="8.2181in" svg:height="11.6346in" draw:z-index="0"><draw:image xlink:href="Pictures/10000000000004A800000694C8719DFF.jpg" xlink:type="simple" xlink:show="embed" xlink:actuate="onLoad" draw:mime-type="image/jpeg"/></draw:frame></text:p>
      <text:p text:style-name="P2"><draw:frame draw:style-name="fr2" draw:name="Picture 24" text:anchor-type="as-char" svg:width="8.2181in" svg:height="11.6346in" draw:z-index="0"><draw:image xlink:href="Pictures/10000000000004A800000694CCA3508F.jpg" xlink:type="simple" xlink:show="embed" xlink:actuate="onLoad" draw:mime-type="image/jpeg"/></draw:frame></text:p>
      <text:p text:style-name="P2"><draw:frame draw:style-name="fr2" draw:name="Picture 25" text:anchor-type="as-char" svg:width="8.2181in" svg:height="11.6346in" draw:z-index="0"><draw:image xlink:href="Pictures/10000000000004A800000694F440389D.jpg" xlink:type="simple" xlink:show="embed" xlink:actuate="onLoad" draw:mime-type="image/jpeg"/></draw:frame></text:p>
      <text:p text:style-name="P2"><draw:frame draw:style-name="fr2" draw:name="Picture 26" text:anchor-type="as-char" svg:width="8.2181in" svg:height="11.6346in" draw:z-index="0"><draw:image xlink:href="Pictures/10000000000004A800000694E4307D08.jpg" xlink:type="simple" xlink:show="embed" xlink:actuate="onLoad" draw:mime-type="image/jpeg"/></draw:frame></text:p>
      <text:p text:style-name="P2"><draw:frame draw:style-name="fr2" draw:name="Picture 27" text:anchor-type="as-char" svg:width="8.2181in" svg:height="11.6346in" draw:z-index="0"><draw:image xlink:href="Pictures/10000000000004A800000694A223B166.jpg" xlink:type="simple" xlink:show="embed" xlink:actuate="onLoad" draw:mime-type="image/jpeg"/></draw:frame></text:p>
      <text:p text:style-name="P2"><draw:frame draw:style-name="fr2" draw:name="Picture 28" text:anchor-type="as-char" svg:width="8.2181in" svg:height="11.6346in" draw:z-index="0"><draw:image xlink:href="Pictures/10000000000004A80000069438D84F46.jpg" xlink:type="simple" xlink:show="embed" xlink:actuate="onLoad" draw:mime-type="image/jpeg"/></draw:frame></text:p>
      <text:p text:style-name="P2"><draw:frame draw:style-name="fr2" draw:name="Picture 29" text:anchor-type="as-char" svg:width="8.2181in" svg:height="11.6346in" draw:z-index="0"><draw:image xlink:href="Pictures/10000000000004A800000694816DF4CD.jpg" xlink:type="simple" xlink:show="embed" xlink:actuate="onLoad" draw:mime-type="image/jpeg"/></draw:frame></text:p>
      <text:p text:style-name="P2"><draw:frame draw:style-name="fr2" draw:name="Picture 30" text:anchor-type="as-char" svg:width="8.2181in" svg:height="11.6346in" draw:z-index="0"><draw:image xlink:href="Pictures/10000000000004A8000006949B549F7B.jpg" xlink:type="simple" xlink:show="embed" xlink:actuate="onLoad" draw:mime-type="image/jpeg"/></draw:frame></text:p>
      <text:p text:style-name="P2"><draw:frame draw:style-name="fr2" draw:name="Picture 31" text:anchor-type="as-char" svg:width="8.2181in" svg:height="11.6346in" draw:z-index="0"><draw:image xlink:href="Pictures/10000000000004A800000694A70F7619.jpg" xlink:type="simple" xlink:show="embed" xlink:actuate="onLoad" draw:mime-type="image/jpeg"/></draw:frame></text:p>
      <text:p text:style-name="P2"><draw:frame draw:style-name="fr2" draw:name="Picture 32" text:anchor-type="as-char" svg:width="8.2181in" svg:height="11.6346in" draw:z-index="0"><draw:image xlink:href="Pictures/10000000000004A800000694BF0524CD.jpg" xlink:type="simple" xlink:show="embed" xlink:actuate="onLoad" draw:mime-type="image/jpeg"/></draw:frame></text:p>
      <text:p text:style-name="P2"><draw:frame draw:style-name="fr2" draw:name="Picture 33" text:anchor-type="as-char" svg:width="8.2181in" svg:height="11.6346in" draw:z-index="0"><draw:image xlink:href="Pictures/10000000000004A800000694797CF86F.jpg" xlink:type="simple" xlink:show="embed" xlink:actuate="onLoad" draw:mime-type="image/jpeg"/></draw:frame></text:p>
      <text:p text:style-name="P2"><draw:frame draw:style-name="fr2" draw:name="Picture 34" text:anchor-type="as-char" svg:width="8.2181in" svg:height="11.6346in" draw:z-index="0"><draw:image xlink:href="Pictures/10000000000004A80000069428306E07.jpg" xlink:type="simple" xlink:show="embed" xlink:actuate="onLoad" draw:mime-type="image/jpeg"/></draw:frame></text:p>
      <text:p text:style-name="P2"><draw:frame draw:style-name="fr2" draw:name="Picture 35" text:anchor-type="as-char" svg:width="8.2181in" svg:height="11.6346in" draw:z-index="0"><draw:image xlink:href="Pictures/10000000000004A800000694B85DBAC3.jpg" xlink:type="simple" xlink:show="embed" xlink:actuate="onLoad" draw:mime-type="image/jpeg"/></draw:frame></text:p>
      <text:p text:style-name="P2"><draw:frame draw:style-name="fr2" draw:name="Picture 36" text:anchor-type="as-char" svg:width="8.2181in" svg:height="11.6346in" draw:z-index="0"><draw:image xlink:href="Pictures/10000000000004A8000006941A822BB2.jpg" xlink:type="simple" xlink:show="embed" xlink:actuate="onLoad" draw:mime-type="image/jpeg"/></draw:frame></text:p>
      <text:p text:style-name="P2"><draw:frame draw:style-name="fr2" draw:name="Picture 37" text:anchor-type="as-char" svg:width="8.2181in" svg:height="11.6346in" draw:z-index="0"><draw:image xlink:href="Pictures/10000000000004A800000694056B94CA.jpg" xlink:type="simple" xlink:show="embed" xlink:actuate="onLoad" draw:mime-type="image/jpeg"/></draw:frame></text:p>
      <text:p text:style-name="P2"><draw:frame draw:style-name="fr2" draw:name="Picture 38" text:anchor-type="as-char" svg:width="8.2181in" svg:height="11.6346in" draw:z-index="0"><draw:image xlink:href="Pictures/10000000000004A80000069453804043.jpg" xlink:type="simple" xlink:show="embed" xlink:actuate="onLoad" draw:mime-type="image/jpeg"/></draw:frame></text:p>
      <text:p text:style-name="P2"><draw:frame draw:style-name="fr2" draw:name="Picture 39" text:anchor-type="as-char" svg:width="8.2181in" svg:height="11.6346in" draw:z-index="0"><draw:image xlink:href="Pictures/10000000000004A800000694C974CFC1.jpg" xlink:type="simple" xlink:show="embed" xlink:actuate="onLoad" draw:mime-type="image/jpeg"/></draw:frame></text:p>
      <text:p text:style-name="P2"><draw:frame draw:style-name="fr2" draw:name="Picture 40" text:anchor-type="as-char" svg:width="8.2181in" svg:height="11.6346in" draw:z-index="0"><draw:image xlink:href="Pictures/10000000000004A80000069492511CD5.jpg" xlink:type="simple" xlink:show="embed" xlink:actuate="onLoad" draw:mime-type="image/jpeg"/></draw:frame></text:p>
      <text:p text:style-name="P2"><draw:frame draw:style-name="fr2" draw:name="Picture 41" text:anchor-type="as-char" svg:width="8.2181in" svg:height="11.6346in" draw:z-index="0"><draw:image xlink:href="Pictures/10000000000004A8000006945F50DA05.jpg" xlink:type="simple" xlink:show="embed" xlink:actuate="onLoad" draw:mime-type="image/jpeg"/></draw:frame></text:p>
      <text:p text:style-name="P2"><draw:frame draw:style-name="fr2" draw:name="Picture 42" text:anchor-type="as-char" svg:width="8.2181in" svg:height="11.6346in" draw:z-index="0"><draw:image xlink:href="Pictures/10000000000004A800000694F2C352C9.jpg" xlink:type="simple" xlink:show="embed" xlink:actuate="onLoad" draw:mime-type="image/jpeg"/></draw:frame></text:p>
      <text:p text:style-name="P2"><draw:frame draw:style-name="fr2" draw:name="Picture 43" text:anchor-type="as-char" svg:width="8.2181in" svg:height="11.6346in" draw:z-index="0"><draw:image xlink:href="Pictures/10000000000004A800000694093917B2.jpg" xlink:type="simple" xlink:show="embed" xlink:actuate="onLoad" draw:mime-type="image/jpeg"/></draw:frame></text:p>
      <text:p text:style-name="P2"><draw:frame draw:style-name="fr2" draw:name="Picture 44" text:anchor-type="as-char" svg:width="8.2181in" svg:height="11.6346in" draw:z-index="0"><draw:image xlink:href="Pictures/10000000000004A800000694B930AD18.jpg" xlink:type="simple" xlink:show="embed" xlink:actuate="onLoad" draw:mime-type="image/jpeg"/></draw:frame></text:p>
      <text:p text:style-name="P2"><draw:frame draw:style-name="fr2" draw:name="Picture 45" text:anchor-type="as-char" svg:width="8.2181in" svg:height="11.6346in" draw:z-index="0"><draw:image xlink:href="Pictures/10000000000004A8000006942F18A807.jpg" xlink:type="simple" xlink:show="embed" xlink:actuate="onLoad" draw:mime-type="image/jpeg"/></draw:frame></text:p>
      <text:p text:style-name="P2"><draw:frame draw:style-name="fr2" draw:name="Picture 46" text:anchor-type="as-char" svg:width="8.2181in" svg:height="11.6346in" draw:z-index="0"><draw:image xlink:href="Pictures/10000000000004A80000069460E66ECB.jpg" xlink:type="simple" xlink:show="embed" xlink:actuate="onLoad" draw:mime-type="image/jpeg"/></draw:frame></text:p>
      <text:p text:style-name="P2"><draw:frame draw:style-name="fr2" draw:name="Picture 47" text:anchor-type="as-char" svg:width="8.2181in" svg:height="11.6346in" draw:z-index="0"><draw:image xlink:href="Pictures/10000000000004A8000006944E04D1B5.jpg" xlink:type="simple" xlink:show="embed" xlink:actuate="onLoad" draw:mime-type="image/jpeg"/></draw:frame></text:p>
      <text:p text:style-name="P2"><draw:frame draw:style-name="fr2" draw:name="Picture 48" text:anchor-type="as-char" svg:width="8.2181in" svg:height="11.6346in" draw:z-index="0"><draw:image xlink:href="Pictures/10000000000004A800000694B39D18A1.jpg" xlink:type="simple" xlink:show="embed" xlink:actuate="onLoad" draw:mime-type="image/jpeg"/></draw:frame></text:p>
      <text:p text:style-name="P2"><draw:frame draw:style-name="fr2" draw:name="Picture 49" text:anchor-type="as-char" svg:width="8.2181in" svg:height="11.6346in" draw:z-index="0"><draw:image xlink:href="Pictures/10000000000004A80000069410E84780.jpg" xlink:type="simple" xlink:show="embed" xlink:actuate="onLoad" draw:mime-type="image/jpeg"/></draw:frame></text:p>
      <text:p text:style-name="P2"><draw:frame draw:style-name="fr2" draw:name="Picture 50" text:anchor-type="as-char" svg:width="8.2181in" svg:height="11.6346in" draw:z-index="0"><draw:image xlink:href="Pictures/10000000000004A800000694FFD620A2.jpg" xlink:type="simple" xlink:show="embed" xlink:actuate="onLoad" draw:mime-type="image/jpeg"/></draw:frame></text:p>
      <text:p text:style-name="P2"><draw:frame draw:style-name="fr2" draw:name="Picture 51" text:anchor-type="as-char" svg:width="8.2181in" svg:height="11.6346in" draw:z-index="0"><draw:image xlink:href="Pictures/10000000000004A80000069421DF3633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299in" fo:margin-bottom="0.0299in" fo:margin-left="0.0299in" fo:margin-right="0.0299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51" meta:object-count="0" meta:page-count="51" meta:paragraph-count="51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