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D100000839618E7918.png" manifest:media-type="image/png"/>
  <manifest:file-entry manifest:full-path="Pictures/10000000000005D1000008392081EA22.png" manifest:media-type="image/png"/>
  <manifest:file-entry manifest:full-path="Pictures/10000000000005D1000008394BC01BB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7.8681in" svg:height="11.1228in" draw:z-index="0"><draw:image xlink:href="Pictures/10000000000005D1000008394BC01BB6.png" xlink:type="simple" xlink:show="embed" xlink:actuate="onLoad" draw:mime-type="image/png"/></draw:frame></text:p>
      <text:p text:style-name="P2"><draw:frame draw:style-name="fr2" draw:name="Picture 2" text:anchor-type="as-char" svg:width="7.8681in" svg:height="11.1228in" draw:z-index="0"><draw:image xlink:href="Pictures/10000000000005D1000008392081EA22.png" xlink:type="simple" xlink:show="embed" xlink:actuate="onLoad" draw:mime-type="image/png"/></draw:frame></text:p>
      <text:p text:style-name="P2"><draw:frame draw:style-name="fr2" draw:name="Picture 3" text:anchor-type="as-char" svg:width="7.8681in" svg:height="11.1228in" draw:z-index="0"><draw:image xlink:href="Pictures/10000000000005D100000839618E791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  <style:text-properties fo:font-size="1pt" style:font-size-asian="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2in" fo:margin-bottom="0.2in" fo:margin-left="0.2in" fo:margin-right="0.2in" style:writing-mode="lr-tb" style:layout-grid-color="#c0c0c0" style:layout-grid-lines="45" style:layout-grid-base-height="0.25in" style:layout-grid-ruby-height="0in" style:layout-grid-mode="no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3" meta:object-count="0" meta:page-count="3" meta:paragraph-count="3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