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D10000083951D5281E.png" manifest:media-type="image/png"/>
  <manifest:file-entry manifest:full-path="Pictures/10000000000005D10000083933DC453F.png" manifest:media-type="image/png"/>
  <manifest:file-entry manifest:full-path="Pictures/10000000000005D100000839D85EC8E0.png" manifest:media-type="image/png"/>
  <manifest:file-entry manifest:full-path="Pictures/10000000000005D100000839350FC356.png" manifest:media-type="image/png"/>
  <manifest:file-entry manifest:full-path="Pictures/10000000000005D1000008396CE6F0A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189in" svg:height="11.5772in" draw:z-index="0"><draw:image xlink:href="Pictures/10000000000005D1000008396CE6F0AE.png" xlink:type="simple" xlink:show="embed" xlink:actuate="onLoad" draw:mime-type="image/png"/></draw:frame></text:p>
      <text:p text:style-name="P2"><draw:frame draw:style-name="fr2" draw:name="Picture 2" text:anchor-type="as-char" svg:width="8.189in" svg:height="11.5772in" draw:z-index="0"><draw:image xlink:href="Pictures/10000000000005D100000839350FC356.png" xlink:type="simple" xlink:show="embed" xlink:actuate="onLoad" draw:mime-type="image/png"/></draw:frame></text:p>
      <text:p text:style-name="P2"><draw:frame draw:style-name="fr2" draw:name="Picture 3" text:anchor-type="as-char" svg:width="8.189in" svg:height="11.5772in" draw:z-index="0"><draw:image xlink:href="Pictures/10000000000005D100000839D85EC8E0.png" xlink:type="simple" xlink:show="embed" xlink:actuate="onLoad" draw:mime-type="image/png"/></draw:frame></text:p>
      <text:p text:style-name="P2"><draw:frame draw:style-name="fr2" draw:name="Picture 4" text:anchor-type="as-char" svg:width="8.189in" svg:height="11.5772in" draw:z-index="0"><draw:image xlink:href="Pictures/10000000000005D10000083933DC453F.png" xlink:type="simple" xlink:show="embed" xlink:actuate="onLoad" draw:mime-type="image/png"/></draw:frame></text:p>
      <text:p text:style-name="P2"><draw:frame draw:style-name="fr2" draw:name="Picture 5" text:anchor-type="as-char" svg:width="8.189in" svg:height="11.5772in" draw:z-index="0"><draw:image xlink:href="Pictures/10000000000005D10000083951D5281E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5" meta:object-count="0" meta:page-count="5" meta:paragraph-count="5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