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A9DA142C.png" manifest:media-type="image/png"/>
  <manifest:file-entry manifest:full-path="Pictures/10000000000006760000092317EA1E17.png" manifest:media-type="image/png"/>
  <manifest:file-entry manifest:full-path="Pictures/1000000000000676000009233EDEA4AC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0709in" svg:height="11.4134in" draw:z-index="0"><draw:image xlink:href="Pictures/1000000000000676000009233EDEA4AC.png" xlink:type="simple" xlink:show="embed" xlink:actuate="onLoad" draw:mime-type="image/png"/></draw:frame></text:p>
      <text:p text:style-name="P2"><draw:frame draw:style-name="fr2" draw:name="Picture 2" text:anchor-type="as-char" svg:width="8.0709in" svg:height="11.4134in" draw:z-index="0"><draw:image xlink:href="Pictures/10000000000006760000092317EA1E17.png" xlink:type="simple" xlink:show="embed" xlink:actuate="onLoad" draw:mime-type="image/png"/></draw:frame></text:p>
      <text:p text:style-name="P2"><draw:frame draw:style-name="fr2" draw:name="Picture 3" text:anchor-type="as-char" svg:width="8.0709in" svg:height="11.4134in" draw:z-index="0"><draw:image xlink:href="Pictures/100000000000067600000923A9DA142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0783in" fo:margin-bottom="0.0783in" fo:margin-left="0.0689in" fo:margin-right="0.0689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3" meta:object-count="0" meta:page-count="3" meta:paragraph-count="3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