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FA0000008CAA2F25C1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19.9598in" svg:height="11.228in" draw:z-index="0"><draw:image xlink:href="Pictures/1000000000000FA0000008CAA2F25C1D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15%" fo:text-align="start" style:justify-single-word="false" fo:orphans="2" fo:widows="2" style:writing-mode="lr-tb"/>
      <style:text-properties fo:font-size="1pt" style:font-size-asian="1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0in" fo:page-height="11.25in" style:num-format="1" style:print-orientation="landscape" fo:margin-top="0in" fo:margin-bottom="0in" fo:margin-left="0in" fo:margin-right="0in" style:writing-mode="lr-tb" style:layout-grid-color="#c0c0c0" style:layout-grid-lines="45" style:layout-grid-base-height="0.25in" style:layout-grid-ruby-height="0in" style:layout-grid-mode="no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1" meta:object-count="0" meta:page-count="1" meta:paragraph-count="1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