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676000009239AEA37AA.png" manifest:media-type="image/png"/>
  <manifest:file-entry manifest:full-path="Pictures/1000000000000676000009237AA8EC02.png" manifest:media-type="image/png"/>
  <manifest:file-entry manifest:full-path="Pictures/1000000000000676000009235D049FCC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top="0in" fo:margin-bottom="0in" style:contextual-spacing="false" fo:line-height="100%"/>
    </style:style>
    <style:style style:name="P2" style:family="paragraph" style:parent-style-name="Standard">
      <style:paragraph-properties fo:margin-top="0in" fo:margin-bottom="0in" style:contextual-spacing="false" fo:line-height="100%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2283in" svg:height="11.6429in" draw:z-index="0"><draw:image xlink:href="Pictures/1000000000000676000009235D049FCC.png" xlink:type="simple" xlink:show="embed" xlink:actuate="onLoad" draw:mime-type="image/png"/></draw:frame></text:p>
      <text:p text:style-name="P2"><draw:frame draw:style-name="fr2" draw:name="Picture 2" text:anchor-type="as-char" svg:width="8.2283in" svg:height="11.6429in" draw:z-index="0"><draw:image xlink:href="Pictures/1000000000000676000009237AA8EC02.png" xlink:type="simple" xlink:show="embed" xlink:actuate="onLoad" draw:mime-type="image/png"/></draw:frame></text:p>
      <text:p text:style-name="P2"><draw:frame draw:style-name="fr2" draw:name="Picture 3" text:anchor-type="as-char" svg:width="8.2283in" svg:height="11.6429in" draw:z-index="0"><draw:image xlink:href="Pictures/1000000000000676000009239AEA37AA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201in" fo:margin-bottom="0.0201in" fo:margin-left="0.0201in" fo:margin-right="0.0201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initial-creator>python-docx</meta:initial-creator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3" meta:object-count="0" meta:page-count="3" meta:paragraph-count="3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