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5BB00000898F714F4D8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text-align="center" style:justify-single-word="false"/>
    </style:style>
    <style:style style:name="fr1" style:family="graphic" style:parent-style-name="Graphics">
      <style:graphic-properties fo:margin-left="0.1256in" fo:margin-right="0.1256in" fo:margin-top="0in" fo:margin-bottom="0in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Picture 1" text:anchor-type="as-char" svg:width="7.2335in" svg:height="10.85in" draw:z-index="0"><draw:image xlink:href="Pictures/10000000000005BB00000898F714F4D8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.139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.139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.139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.139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.139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.139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.139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.139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.139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.139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7.3335in" fo:page-height="11in" style:num-format="1" style:print-orientation="portrait" fo:margin-top="0.0752in" fo:margin-bottom="0.0752in" fo:margin-left="0.05in" fo:margin-right="0.05in" style:writing-mode="lr-tb" style:layout-grid-color="#c0c0c0" style:layout-grid-lines="43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/25.2.3.2$Linux_X86_64 LibreOffice_project/520$Build-2</meta:generator>
    <meta:document-statistic meta:table-count="0" meta:image-count="1" meta:object-count="0" meta:page-count="1" meta:paragraph-count="1" meta:word-count="0" meta:character-count="0" meta:non-whitespace-character-count="0"/>
    <meta:user-defined meta:name="AppVersion">14.0000</meta:user-defined>
    <meta:template xlink:type="simple" xlink:actuate="onRequest" xlink:title="Normal.dotm" xlink:href=""/>
  </office:meta>
</office:document-meta>
</file>