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5000009231430AC92.png" manifest:media-type="image/png"/>
  <manifest:file-entry manifest:full-path="Pictures/10000000000006670000091A45C8A4F3.png" manifest:media-type="image/png"/>
  <manifest:file-entry manifest:full-path="Pictures/10000000000006670000091A83B33173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 fo:keep-together="always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fo:keep-together="always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0327in" svg:height="11.4193in" draw:z-index="0"><draw:image xlink:href="Pictures/10000000000006670000091A83B33173.png" xlink:type="simple" xlink:show="embed" xlink:actuate="onLoad" draw:mime-type="image/png"/></draw:frame></text:p>
      <text:p text:style-name="P2"><draw:frame draw:style-name="fr2" draw:name="Picture 2" text:anchor-type="as-char" svg:width="8.0327in" svg:height="11.4193in" draw:z-index="0"><draw:image xlink:href="Pictures/10000000000006670000091A45C8A4F3.png" xlink:type="simple" xlink:show="embed" xlink:actuate="onLoad" draw:mime-type="image/png"/></draw:frame></text:p>
      <text:p text:style-name="P2"><draw:frame draw:style-name="fr2" draw:name="Picture 3" text:anchor-type="as-char" svg:width="8.0327in" svg:height="11.3661in" draw:z-index="0"><draw:image xlink:href="Pictures/1000000000000675000009231430AC92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1902in" fo:page-height="11.65in" style:num-format="1" style:print-orientation="portrait" fo:margin-top="0.0783in" fo:margin-bottom="0.0783in" fo:margin-left="0.0783in" fo:margin-right="0.0783in" style:writing-mode="lr-tb" style:layout-grid-color="#c0c0c0" style:layout-grid-lines="45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3" meta:object-count="0" meta:page-count="3" meta:paragraph-count="3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