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60000007BC9261026E.png" manifest:media-type="image/png"/>
  <manifest:file-entry manifest:full-path="Pictures/10000000000004FF000007BCBE349863.png" manifest:media-type="image/png"/>
  <manifest:file-entry manifest:full-path="Pictures/1000000000000528000007BC3D7B0493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100%" fo:text-align="center" style:justify-single-word="fals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7.3193in" svg:height="10.972in" draw:z-index="0"><draw:image xlink:href="Pictures/1000000000000528000007BC3D7B0493.png" xlink:type="simple" xlink:show="embed" xlink:actuate="onLoad" draw:mime-type="image/png"/></draw:frame></text:p>
      <text:p text:style-name="P1"><draw:frame draw:style-name="fr2" draw:name="Picture 2" text:anchor-type="as-char" svg:width="7.3193in" svg:height="10.972in" draw:z-index="0"><draw:image xlink:href="Pictures/10000000000004FF000007BCBE349863.png" xlink:type="simple" xlink:show="embed" xlink:actuate="onLoad" draw:mime-type="image/png"/></draw:frame></text:p>
      <text:p text:style-name="P1"><draw:frame draw:style-name="fr2" draw:name="Picture 3" text:anchor-type="as-char" svg:width="7.3193in" svg:height="10.972in" draw:z-index="0"><draw:image xlink:href="Pictures/1000000000000560000007BC9261026E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7.3335in" fo:page-height="11in" style:num-format="1" style:print-orientation="portrait" fo:margin-top="0in" fo:margin-bottom="0in" fo:margin-left="0in" fo:margin-right="0in" style:writing-mode="lr-tb" style:layout-grid-color="#c0c0c0" style:layout-grid-lines="44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3" meta:object-count="0" meta:page-count="1" meta:paragraph-count="3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